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T3Font_0" svg:font-family="T3Font_0" style:font-family-generic="swiss"/>
    <style:font-face style:name="T3Font_1" svg:font-family="T3Font_1" style:font-family-generic="swiss"/>
    <style:font-face style:name="Microsoft YaHei" svg:font-family="'Microsoft YaHei'" style:font-pitch="variable"/>
    <style:font-face style:name="SimSun1" svg:font-family="SimSu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properties fo:color="#000000" style:font-name="Times New Roman" fo:font-size="10pt" fo:font-style="normal" style:text-underline-style="none" fo:font-weight="normal" fo:background-color="#ffffff" style:font-size-asian="10pt" style:font-style-asian="normal" style:font-weight-asian="normal" style:font-size-complex="10pt" style:font-style-complex="normal" style:font-weight-complex="normal"/>
    </style:style>
    <style:style style:name="P2" style:family="paragraph" style:parent-style-name="Standard">
      <style:paragraph-properties fo:text-align="justify" style:justify-single-word="false">
        <style:tab-stops>
          <style:tab-stop style:position="5.672in"/>
        </style:tab-stops>
      </style:paragraph-properties>
      <style:text-properties fo:color="#000000" style:font-name="Times New Roman" fo:font-size="10pt" fo:font-style="normal" style:text-underline-style="none" fo:font-weight="normal" fo:background-color="#ffffff" style:font-size-asian="10pt" style:font-style-asian="normal" style:font-weight-asian="normal" style:font-size-complex="10pt" style:font-style-complex="normal" style:font-weight-complex="normal"/>
    </style:style>
    <style:style style:name="P3" style:family="paragraph" style:parent-style-name="Standard">
      <style:paragraph-properties fo:text-align="justify" style:justify-single-word="false" style:text-autospace="none"/>
      <style:text-properties fo:color="#000000" style:font-name="Times New Roman" fo:font-size="10pt" fo:font-style="normal" style:text-underline-style="none" fo:font-weight="normal" fo:background-color="#ffffff" style:font-size-asian="10pt" style:font-style-asian="normal" style:font-weight-asian="normal" style:font-size-complex="10pt" style:font-style-complex="normal" style:font-weight-complex="normal"/>
    </style:style>
    <style:style style:name="P4" style:family="paragraph" style:parent-style-name="Standard">
      <style:paragraph-properties fo:text-align="justify" style:justify-single-word="false" style:text-autospace="none"/>
      <style:text-properties fo:color="#000000" style:font-name="Times New Roman" fo:font-size="10pt" fo:font-style="normal" style:text-underline-style="none" fo:font-weight="normal" fo:background-color="#ffffff" style:font-name-asian="T3Font_1" style:font-size-asian="10pt" style:font-style-asian="normal" style:font-weight-asian="normal" style:font-name-complex="T3Font_1" style:font-size-complex="10pt" style:font-style-complex="normal" style:font-weight-complex="normal"/>
    </style:style>
    <style:style style:name="P5" style:family="paragraph" style:parent-style-name="Standard">
      <style:paragraph-properties fo:text-align="justify" style:justify-single-word="false"/>
      <style:text-properties fo:color="#000000" style:font-name="Times New Roman" fo:font-size="10pt" fo:font-style="normal" style:text-underline-style="none" fo:font-weight="bold" fo:background-color="#ffffff" style:font-size-asian="10pt" style:font-style-asian="normal" style:font-weight-asian="bold" style:font-size-complex="10pt" style:font-style-complex="normal" style:font-weight-complex="bold"/>
    </style:style>
    <style:style style:name="P6" style:family="paragraph" style:parent-style-name="Standard">
      <style:paragraph-properties fo:text-align="justify" style:justify-single-word="false" style:text-autospace="none"/>
      <style:text-properties fo:color="#000000" style:font-name="Times New Roman" fo:font-size="10pt" fo:font-style="normal" style:text-underline-style="none" fo:font-weight="bold" fo:background-color="#ffffff" style:font-size-asian="10pt" style:font-style-asian="normal" style:font-weight-asian="bold" style:font-size-complex="10pt" style:font-style-complex="normal" style:font-weight-complex="bold"/>
    </style:style>
    <style:style style:name="P7" style:family="paragraph" style:parent-style-name="Standard">
      <style:paragraph-properties fo:text-align="justify" style:justify-single-word="false" style:text-autospace="none"/>
      <style:text-properties fo:color="#000000" style:font-name="Times New Roman" fo:font-size="10pt" fo:font-style="normal" style:text-underline-style="none" fo:font-weight="bold" fo:background-color="#ffffff" style:font-name-asian="T3Font_0" style:font-size-asian="10pt" style:font-style-asian="normal" style:font-weight-asian="bold" style:font-name-complex="T3Font_0" style:font-size-complex="10pt" style:font-style-complex="normal" style:font-weight-complex="bold"/>
    </style:style>
    <style:style style:name="P8" style:family="paragraph" style:parent-style-name="Standard">
      <style:paragraph-properties fo:text-align="justify" style:justify-single-word="false" style:text-autospace="none"/>
      <style:text-properties fo:color="#000000" style:font-name="Times New Roman" fo:font-size="10pt" fo:font-style="normal" style:text-underline-style="none" fo:font-weight="bold" fo:background-color="#ffffff" style:font-name-asian="T3Font_1" style:font-size-asian="10pt" style:font-style-asian="normal" style:font-weight-asian="bold" style:font-name-complex="T3Font_1" style:font-size-complex="10pt" style:font-style-complex="normal" style:font-weight-complex="bold"/>
    </style:style>
    <style:style style:name="P9" style:family="paragraph" style:parent-style-name="Standard">
      <style:paragraph-properties fo:text-align="justify" style:justify-single-word="false"/>
      <style:text-properties fo:color="#000000" style:font-name="Times New Roman" fo:font-size="10pt" fo:font-style="italic" style:text-underline-style="none" fo:font-weight="normal" fo:background-color="#ffffff" style:font-size-asian="10pt" style:font-style-asian="italic" style:font-weight-asian="normal" style:font-size-complex="10pt" style:font-style-complex="italic" style:font-weight-complex="normal"/>
    </style:style>
    <style:style style:name="P10" style:family="paragraph" style:parent-style-name="Standard">
      <style:paragraph-properties fo:text-align="justify" style:justify-single-word="false"/>
      <style:text-properties fo:color="#006600" style:font-name="Times New Roman" fo:font-size="10pt" fo:font-style="italic" style:text-underline-style="none" fo:font-weight="bold" fo:background-color="#ffffff" style:font-size-asian="10pt" style:font-style-asian="italic" style:font-weight-asian="bold" style:font-size-complex="10pt" style:font-style-complex="italic" style:font-weight-complex="bold"/>
    </style:style>
    <style:style style:name="P11" style:family="paragraph" style:parent-style-name="Standard">
      <style:paragraph-properties fo:text-align="justify" style:justify-single-word="false"/>
      <style:text-properties fo:color="#006600" style:font-name="Times New Roman" fo:font-size="10pt" fo:font-style="normal" style:text-underline-style="none" fo:font-weight="bold" fo:background-color="#ffffff" style:font-size-asian="10pt" style:font-style-asian="normal" style:font-weight-asian="bold" style:font-size-complex="10pt" style:font-style-complex="normal" style:font-weight-complex="bold"/>
    </style:style>
    <style:style style:name="P12" style:family="paragraph" style:parent-style-name="Standard">
      <style:paragraph-properties fo:text-align="justify" style:justify-single-word="false" style:text-autospace="none"/>
      <style:text-properties fo:color="#006600" style:font-name="Times New Roman" fo:font-size="10pt" fo:font-style="normal" style:text-underline-style="none" fo:font-weight="bold" fo:background-color="#ffffff" style:font-name-asian="T3Font_0" style:font-size-asian="10pt" style:font-style-asian="normal" style:font-weight-asian="bold" style:font-name-complex="T3Font_0" style:font-size-complex="10pt" style:font-style-complex="normal" style:font-weight-complex="bold"/>
    </style:style>
    <style:style style:name="P13" style:family="paragraph" style:parent-style-name="Standard" style:master-page-name="Standard">
      <style:paragraph-properties fo:text-align="justify" style:justify-single-word="false" style:page-number="auto"/>
      <style:text-properties fo:color="#000000" style:font-name="Times New Roman" fo:font-size="10pt" fo:font-style="normal" style:text-underline-style="solid" style:text-underline-width="auto" style:text-underline-color="font-color" fo:font-weight="bold" fo:background-color="#ffffff" style:font-size-asian="10pt" style:font-style-asian="normal" style:font-weight-asian="bold" style:font-size-complex="10pt" style:font-style-complex="normal" style:font-weight-complex="bold"/>
    </style:style>
    <style:style style:name="P14" style:family="paragraph" style:parent-style-name="Standard">
      <style:paragraph-properties fo:text-align="justify" style:justify-single-word="false" style:text-autospace="none"/>
      <style:text-properties fo:color="#000000" style:font-name="Times New Roman" fo:font-size="14pt" fo:font-style="normal" style:text-underline-style="none" fo:font-weight="normal" fo:background-color="#ffffff" style:font-name-asian="T3Font_1" style:font-size-asian="14pt" style:font-style-asian="normal" style:font-weight-asian="normal" style:font-name-complex="T3Font_1" style:font-size-complex="14pt" style:font-style-complex="normal" style:font-weight-complex="normal"/>
    </style:style>
    <style:style style:name="P15" style:family="paragraph" style:parent-style-name="Standard">
      <style:paragraph-properties fo:text-align="justify" style:justify-single-word="false" style:text-autospace="none"/>
      <style:text-properties fo:color="#000000" style:font-name="Times New Roman" fo:font-size="10pt" fo:font-style="normal" style:text-underline-style="none" fo:font-weight="normal" fo:background-color="#ffffff" style:font-name-asian="T3Font_1" style:font-size-asian="10pt" style:font-style-asian="normal" style:font-weight-asian="normal" style:font-name-complex="T3Font_1" style:font-size-complex="10pt" style:font-style-complex="normal" style:font-weight-complex="normal"/>
    </style:style>
    <style:style style:name="P16" style:family="paragraph" style:parent-style-name="Standard">
      <style:paragraph-properties fo:text-align="justify" style:justify-single-word="false" style:text-autospace="none"/>
      <style:text-properties fo:color="#000000" style:font-name="Times New Roman" fo:font-size="10pt" fo:font-style="normal" style:text-underline-style="none" fo:font-weight="bold" fo:background-color="#ffffff" style:font-name-asian="T3Font_1" style:font-size-asian="10pt" style:font-style-asian="normal" style:font-weight-asian="bold" style:font-name-complex="T3Font_1" style:font-size-complex="10pt" style:font-style-complex="normal" style:font-weight-complex="bold"/>
    </style:style>
    <style:style style:name="P17" style:family="paragraph" style:parent-style-name="Standard">
      <style:paragraph-properties fo:text-align="justify" style:justify-single-word="false" style:text-autospace="none"/>
      <style:text-properties fo:color="#000000" style:font-name="Times New Roman" fo:font-size="16pt" fo:font-style="normal" style:text-underline-style="none" fo:font-weight="normal" fo:background-color="#ffffff" style:font-size-asian="16pt" style:font-style-asian="normal" style:font-weight-asian="normal" style:font-size-complex="16pt" style:font-style-complex="normal" style:font-weight-complex="normal"/>
    </style:style>
    <style:style style:name="P18" style:family="paragraph" style:parent-style-name="Standard">
      <style:paragraph-properties fo:text-align="justify" style:justify-single-word="false" style:text-autospace="none"/>
      <style:text-properties fo:color="#ff3333" style:font-name="Times New Roman" fo:font-size="14pt" fo:font-style="normal" style:text-underline-style="none" fo:font-weight="bold" fo:background-color="#ffffff" style:font-name-asian="T3Font_1" style:font-size-asian="14pt" style:font-style-asian="normal" style:font-weight-asian="bold" style:font-name-complex="T3Font_1" style:font-size-complex="14pt" style:font-style-complex="normal" style:font-weight-complex="bold"/>
    </style:style>
    <style:style style:name="P19" style:family="paragraph" style:parent-style-name="Standard">
      <style:paragraph-properties fo:text-align="justify" style:justify-single-word="false" style:text-autospace="none"/>
      <style:text-properties fo:color="#3333ff" style:font-name="Times New Roman" fo:font-size="14pt" fo:font-style="normal" style:text-underline-style="none" fo:font-weight="bold" fo:background-color="#ffffff" style:font-name-asian="T3Font_1" style:font-size-asian="14pt" style:font-style-asian="normal" style:font-weight-asian="bold" style:font-name-complex="T3Font_1" style:font-size-complex="14pt" style:font-style-complex="normal" style:font-weight-complex="bold"/>
    </style:style>
    <style:style style:name="P20" style:family="paragraph" style:parent-style-name="Standard">
      <style:paragraph-properties fo:text-align="justify" style:justify-single-word="false" style:text-autospace="none"/>
      <style:text-properties fo:color="#009900" style:font-name="Times New Roman" fo:font-size="14pt" fo:font-style="normal" style:text-underline-style="none" fo:font-weight="bold" fo:background-color="#ffffff" style:font-size-asian="14pt" style:font-style-asian="normal" style:font-weight-asian="bold" style:font-size-complex="14pt" style:font-style-complex="normal" style:font-weight-complex="bold"/>
    </style:style>
    <style:style style:name="T1" style:family="text">
      <style:text-properties fo:color="#3333ff" fo:font-style="italic" fo:font-weight="normal" style:font-style-asian="italic" style:font-weight-asian="normal" style:font-style-complex="italic" style:font-weight-complex="normal"/>
    </style:style>
    <style:style style:name="T2" style:family="text">
      <style:text-properties fo:color="#3333ff" fo:font-weight="normal" style:font-weight-asian="normal" style:font-weight-complex="normal"/>
    </style:style>
    <style:style style:name="T3" style:family="text">
      <style:text-properties fo:color="#ff3333" fo:font-style="italic" style:text-underline-style="solid" style:text-underline-width="auto" style:text-underline-color="font-color" fo:background-color="#ffff00" style:font-style-asian="italic" style:font-style-complex="italic"/>
    </style:style>
    <style:style style:name="T4" style:family="text">
      <style:text-properties fo:color="#800000" fo:font-style="italic" style:font-name-asian="T3Font_1" style:font-style-asian="italic" style:font-name-complex="T3Font_1" style:font-style-complex="italic"/>
    </style:style>
    <style:style style:name="T5" style:family="text">
      <style:text-properties fo:color="#800000" fo:font-style="italic" style:font-style-asian="italic" style:font-style-complex="italic"/>
    </style:style>
    <style:style style:name="T6" style:family="text">
      <style:text-properties fo:color="#000000"/>
    </style:style>
    <style:style style:name="T7" style:family="text">
      <style:text-properties fo:color="#000000" style:font-name-asian="T3Font_1" style:font-name-complex="T3Font_1"/>
    </style:style>
    <style:style style:name="T8" style:family="text">
      <style:text-properties fo:color="#000000" fo:font-weight="normal" style:font-weight-asian="normal" style:font-weight-complex="normal"/>
    </style:style>
    <style:style style:name="T9" style:family="text">
      <style:text-properties fo:color="#000000" fo:font-weight="normal" style:font-name-asian="T3Font_1" style:font-weight-asian="normal" style:font-name-complex="T3Font_1" style:font-weight-complex="normal"/>
    </style:style>
    <style:style style:name="T10" style:family="text">
      <style:text-properties fo:color="#000000" fo:font-style="italic" fo:font-weight="normal" style:font-name-asian="T3Font_1" style:font-style-asian="italic" style:font-weight-asian="normal" style:font-name-complex="T3Font_1" style:font-style-complex="italic" style:font-weight-complex="normal"/>
    </style:style>
    <style:style style:name="T11" style:family="text">
      <style:text-properties style:font-name-asian="T3Font_1" style:font-name-complex="T3Font_1"/>
    </style:style>
    <style:style style:name="T12" style:family="text">
      <style:text-properties style:font-name-asian="T3Font_0" style:font-name-complex="T3Font_0"/>
    </style:style>
    <style:style style:name="T13" style:family="text">
      <style:text-properties fo:font-weight="bold" style:font-weight-asian="bold" style:font-weight-complex="bold"/>
    </style:style>
    <style:style style:name="T14" style:family="text">
      <style:text-properties fo:font-weight="bold" style:font-name-asian="T3Font_1" style:font-weight-asian="bold" style:font-name-complex="T3Font_1" style:font-weight-complex="bold"/>
    </style:style>
    <style:style style:name="T15" style:family="text">
      <style:text-properties style:text-position="super 58%" fo:font-weight="normal" style:font-name-asian="T3Font_1" style:font-weight-asian="normal" style:font-name-complex="T3Font_1" style:font-weight-complex="normal"/>
    </style:style>
    <style:style style:name="T16" style:family="text">
      <style:text-properties fo:font-weight="normal" style:font-weight-asian="normal" style:font-weight-complex="normal"/>
    </style:style>
    <style:style style:name="T17" style:family="text">
      <style:text-properties fo:font-weight="normal" style:font-name-asian="T3Font_1" style:font-weight-asian="normal" style:font-name-complex="T3Font_1" style:font-weight-complex="normal"/>
    </style:style>
    <style:style style:name="T18" style:family="text">
      <style:text-properties fo:font-weight="normal" style:font-name-asian="T3Font_0" style:font-weight-asian="normal" style:font-name-complex="T3Font_0" style:font-weight-complex="normal"/>
    </style:style>
    <style:style style:name="T19" style:family="text">
      <style:text-properties fo:font-style="italic" style:font-name-asian="T3Font_1" style:font-style-asian="italic" style:font-name-complex="T3Font_1" style:font-style-complex="italic"/>
    </style:style>
    <style:style style:name="T20" style:family="text">
      <style:text-properties fo:font-style="italic" fo:background-color="#ffff00" style:font-name-asian="T3Font_1" style:font-style-asian="italic" style:font-name-complex="T3Font_1" style:font-style-complex="italic"/>
    </style:style>
    <style:style style:name="T21" style:family="text">
      <style:text-properties fo:font-style="italic" fo:font-weight="bold" style:font-name-asian="T3Font_1" style:font-style-asian="italic" style:font-weight-asian="bold" style:font-name-complex="T3Font_1" style:font-style-complex="italic"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Transcript / Notes: OPEN LINE LIVE (Moody Radio) – Saturday, 30 January 2016</text:p>
      <text:p text:style-name="P10"><text:tab/><text:tab/><text:tab/><text:span text:style-name="T16">– Transcribed by Gordon Wayne Watts (GordonWatts.com / GordonWayneWatts.com)</text:span></text:p>
      <text:p text:style-name="P1"/>
      <text:p text:style-name="P9"><text:span text:style-name="T13">(Intro)</text:span> OPEN LINE LIVE Producer, Deb Solomon tells host, Dr. Michael Rydelnik, that she's going to be moving on to a new program on MOODY RADIO, which she's started in January (2016), called “Equipped, with Chris Brooks,” and then they take mailbag questions.</text:p>
      <text:p text:style-name="P1"/>
      <text:p text:style-name="P2"><text:span text:style-name="T13">(00:00) DEB SOLOMON (Producer):</text:span> “...Wow, why didn't I know that? I should have known that. So, lots of great things I've learned while I've listened to you, so I'll just have to keep listening.”</text:p>
      <text:p text:style-name="P1"><text:span text:style-name="T13">(00:06) DR. MICHAEL RYDELNIK (Host):</text:span> “Yeah, I hope so. I hope so.”</text:p>
      <text:p text:style-name="P5">(00:07) DEB SOLOMON:<text:span text:style-name="T16"> “And for those who haven't heard, I'm going to be moving off to a new program here at Moody Radio, um, actually, it started in January already. It's called 'Equipped with Chris Brooks', and I'm looking forward to being part of that. So, um, Michael, we have a question from Mildred who wrote in, and she said, 'I've heard the teaching that all babies go to heaven. If this is so, would it [not] be better for all people to just die in infancy and [thus] avoid the possibility of hell? If all babies go to heaven?”</text:span></text:p>
      <text:p text:style-name="P5">(00:37) DR. MICHAEL RYDELNIK:<text:span text:style-name="T16"> “Wow.”</text:span></text:p>
      <text:p text:style-name="P5">(00:38) DEB SOLOMON:<text:span text:style-name="T16"> “I know, that's kind of an interesting perspective on that question.”</text:span></text:p>
      <text:p text:style-name="P11"><text:span text:style-name="T6">(00:41) DR. MICHAEL RYDELNIK:</text:span><text:span text:style-name="T8"> “Yeah. Well, let me just say, ah... We have to think about life the way God thinks of it. And we shouldn't... That's a... That's almost, ah,... It's... It's... It's almost, ah... not, it's... I guess, maybe we would say, Ok, logically speaking, the best thing in the world is to have eternal life, and so,... But, that would be encouraging: 'Ok, everyone, let's abort our children'. Ah...” </text:span><text:span text:style-name="T2">[</text:span><text:span text:style-name="T3">Editor's Note:</text:span><text:span text:style-name="T2"> I agree with Dr. Rydelnik here: Eternal life is superior to temporary life because it is imperishable, offering an everlasting, unseen reality (2 Cor 4:18) “While we look not at the things which are seen, but at the things which are not seen: for the things which are seen </text:span><text:span text:style-name="T1">are</text:span><text:span text:style-name="T2"> temporal; but the things which are not seen </text:span><text:span text:style-name="T1">are</text:span><text:span text:style-name="T2"> eternal.” (2 Cor. 4:18, KJV)]</text:span></text:p>
      <text:p text:style-name="P5">(01:06) DEB SOLOMON:<text:span text:style-name="T16"> “And, we're gonna assume this is a 'philosophical' question for Mildred...”</text:span></text:p>
      <text:p text:style-name="P5"><text:span text:style-name="T11">(01:10) DR. MICHAEL RYDELNIK:</text:span><text:span text:style-name="T17"> “Yeah.”</text:span></text:p>
      <text:p text:style-name="P5"><text:span text:style-name="T11">(01:10) DEB SOLOMON:</text:span><text:span text:style-name="T17"> “...that she's not really trying to do that.”</text:span></text:p>
      <text:p text:style-name="P11"><text:span text:style-name="T7">(01:11) DR. MICHAEL RYDELNIK:</text:span><text:span text:style-name="T9"> “No, no, of course not. But, ah... But we... philosophically speaking, we have to support what God says about life. And what he says is every human life is precious. Ah, and so every human life being precious, uh, we have to protect it. Uh, and so... uh, that's why in... </text:span><text:span text:style-name="T7">every human life has the image of God upon it.</text:span><text:span text:style-name="T9"> That's why Genesis 9 says that murder has to be paid for with capital punishment, ah, because of the image of God. And so we have to protect that human being with the image of God. </text:span><text:span text:style-name="T7">Secondly,</text:span><text:span text:style-name="T9"> we... we have to recognize that the greatest opportunity people have is to have an </text:span><text:span text:style-name="T7">opportunity to believe in Jesus.</text:span><text:span text:style-name="T9"> And so we don't want to short circuit that. </text:span><text:span text:style-name="T7">And then thirdly,</text:span><text:span text:style-name="T9"> ah, God wants us here on earth </text:span><text:span text:style-name="T7">to serve Him</text:span><text:span text:style-name="T9">... He needs... He.. He has commanded us to be His servants. And if we say, 'Oh, the better thing is to go to heaven, so therefore, ah, we're not going to serve Him,' no, He needs people... He wants people </text:span><text:span text:style-name="T10">(I don't think He needs anything),</text:span><text:span text:style-name="T9"> but He wants people to be His servants... So, He has set it up that way. And so, therefore, ah, we have to preserve life, for that reason. So, ah, there are too many reasons for us to protect human life, ah, that philosophically, whether philosophically that makes sense to you or not, that's not what God would want.” </text:span><text:span text:style-name="T4">[Editor's Note: #1. IMAGE OF GOD argument ; #2. – FAITH IN JESUS argument ; #3. – SERVICE TO GOD argument]</text:span></text:p>
      <text:p text:style-name="P11"><text:span text:style-name="T6">(02:39) </text:span><text:span text:style-name="T7">DEB SOLOMON:</text:span><text:span text:style-name="T6"> </text:span><text:span text:style-name="T8">“It's just... </text:span><text:span text:style-name="T6">God's glory.</text:span><text:span text:style-name="T8"> What does He get the glory from? And...” </text:span><text:span text:style-name="T5">[Editor's Note: #4. – GLORY TO GOD argument]</text:span></text:p>
      <text:p text:style-name="P5"><text:span text:style-name="T11">(02:41) DR. RYDELNIK:</text:span><text:span text:style-name="T17"> “Yeah.”</text:span></text:p>
      <text:p text:style-name="P5">(02:41) <text:span text:style-name="T11">DEB SOLOMON:</text:span><text:span text:style-name="T17"> “...</text:span><text:span text:style-name="T16">ultimately, that's our purpose, isn't it?”</text:span></text:p>
      <text:p text:style-name="P12"><text:span text:style-name="T6">(02:43) DR. MICHAEL RYDELNIK:</text:span><text:span text:style-name="T8"> “</text:span><text:span text:style-name="T9">And also, it's so important that people love God and respond to Him, ah, </text:span><text:span text:style-name="T7">with their will. Ah, we're not robots.</text:span><text:span text:style-name="T9"> And, uh, if... if every person just automatically goes to heaven 'cause we're... well, God wants us to make the choice to believe in Him. And so that's what He... He is really giving us the opportunity to do when we live on earth. And so,...” </text:span><text:span text:style-name="T4">[Editor's Note: #5. – “FREE WILL” aka “WE'RE NOT ROBOTS” argument]</text:span></text:p>
      <text:p text:style-name="P7"><text:span text:style-name="T11">(03:06) DEB SOLOMON:</text:span><text:span text:style-name="T17"> “Yes.”</text:span></text:p>
      <text:p text:style-name="P7">(03:07) DR. MICHAEL RYDELNIK:<text:span text:style-name="T16"> “...</text:span><text:span text:style-name="T17">in all those ways I think it gives greater glory to God, ah, to... to preserve life. So,...” </text:span></text:p>
      <text:p text:style-name="P7"><text:span text:style-name="T11">(03:12) DEB SOLOMON:</text:span><text:span text:style-name="T17"> “Good.”</text:span></text:p>
      <text:p text:style-name="P6"><text:span text:style-name="T12">(03:13) DR. MICHAEL RYDELNIK:</text:span><text:span text:style-name="T18"> “</text:span><text:span text:style-name="T17">Uh, VNA, do you have a tweet coming in there?”</text:span></text:p>
      <text:p text:style-name="P6"><text:span text:style-name="T12">(03:16) VNA (Third Voice):</text:span><text:span text:style-name="T18"> “</text:span><text:span text:style-name="T17">It was actually a Facebook message...”</text:span></text:p>
      <text:p text:style-name="P7"><text:span text:style-name="T11">(03:18) DR. MICHAEL RYDELNIK:</text:span><text:span text:style-name="T17"> “Okay?”</text:span></text:p>
      <text:p text:style-name="P6"><text:span text:style-name="T12">(03:19) VNA (Third Voice):</text:span><text:span text:style-name="T18"> “...um... </text:span><text:span text:style-name="T17">and Ashley sent in...I would like a clear understanding of 1</text:span><text:span text:style-name="T15">st</text:span><text:span text:style-name="T17"> </text:span><text:span text:style-name="T16">JOHN 5:6, where it states that Jesus came by the Spirit, Water, and Blood.”</text:span></text:p>
      <text:p text:style-name="P6"><text:span text:style-name="T11">(03:28) DR. MICHAEL RYDELNIK: </text:span><text:span text:style-name="T17">“Hm... well?”</text:span><text:span text:style-name="T11"> (03:29)</text:span></text:p>
      <text:p text:style-name="P4"/>
      <text:p text:style-name="P8">** Evidentiary Sources &amp; Verification: ** [Linked below and archived in The Wayback Machine for redundancy]</text:p>
      <text:p text:style-name="P3"><text:span text:style-name="T14">Raw Audio (MP3)</text:span><text:span text:style-name="T11"> </text:span><text:a xlink:type="simple" xlink:href="https://GordonWatts.com/Rydelnik-Jan2016.mp3" text:style-name="Internet_20_link" text:visited-style-name="Visited_20_Internet_20_Link"><text:span text:style-name="T11">https://GordonWatts.com/Rydelnik-Jan2016.mp3</text:span></text:a><text:span text:style-name="T11"> OR: </text:span><text:a xlink:type="simple" xlink:href="https://GordonWayneWatts.com/Rydelnik-Jan2016.mp3" text:style-name="Internet_20_link" text:visited-style-name="Visited_20_Internet_20_Link"><text:span text:style-name="T11">https://GordonWayneWatts.com/Rydelnik-Jan2016.mp3</text:span></text:a><text:span text:style-name="T11"> </text:span></text:p>
      <text:p text:style-name="P3"><text:span text:style-name="T14">Full PDF Transcript</text:span><text:span text:style-name="T11"> </text:span><text:a xlink:type="simple" xlink:href="https://GordonWatts.com/Rydelnik-Transcript.pdf" text:style-name="Internet_20_link" text:visited-style-name="Visited_20_Internet_20_Link"><text:span text:style-name="T11">https://GordonWatts.com/Rydelnik-Transcript.pdf</text:span></text:a><text:span text:style-name="T11"> OR: </text:span><text:a xlink:type="simple" xlink:href="https://GordonWayneWatts.com/Rydelnik-Transcript.pdf" text:style-name="Internet_20_link" text:visited-style-name="Visited_20_Internet_20_Link"><text:span text:style-name="T11">https://GordonWayneWatts.com/Rydelnik-Transcript.pdf</text:span></text:a><text:span text:style-name="T11"> </text:span></text:p>
      <text:p text:style-name="P3"><text:span text:style-name="T14">Timeline Verification:</text:span><text:span text:style-name="T11"> In this audio, Producer Deb Solomon announces her move to *Equipped with Chris Brooks*. Industry</text:span></text:p>
      <text:p text:style-name="P4">records confirm *Equipped* officially launched on Moody Radio on January 4, 2016, verifying this broadcast's date. Rev. Chris Brooks</text:p>
      <text:p text:style-name="P4">currently serves on the Moody Bible Institute Board of Trustees alongside Dr. Mike Fabarez and Dr. Paul Nyquist.</text:p>
      <text:p text:style-name="P3"><text:span text:style-name="T14">LINKS:</text:span><text:span text:style-name="T11"> </text:span><text:a xlink:type="simple" xlink:href="https://MoodyAudio.com/products/ready-be-equipped" text:style-name="Internet_20_link" text:visited-style-name="Visited_20_Internet_20_Link"><text:span text:style-name="T11">https://MoodyAudio.com/products/ready-be-equipped</text:span></text:a><text:span text:style-name="T11"> OR:</text:span><text:a xlink:type="simple" xlink:href="https://Archive.vn/pStgv" text:style-name="Internet_20_link" text:visited-style-name="Visited_20_Internet_20_Link"><text:span text:style-name="T11">https://Archive.vn/pStgv</text:span></text:a><text:span text:style-name="T11"> </text:span></text:p>
      <text:p text:style-name="P3"><text:a xlink:type="simple" xlink:href="https://Web.Archive.org/web/20230304132714/https://moodyaudio.com/products/ready-be-equipped" text:style-name="Internet_20_link" text:visited-style-name="Visited_20_Internet_20_Link"><text:span text:style-name="T11">https://Web.Archive.org/web/20230304132714/https://moodyaudio.com/products/ready-be-equipped</text:span></text:a></text:p>
      <text:p text:style-name="P3"><text:a xlink:type="simple" xlink:href="https://HisAir.net/news/2015/september-december2015.htm" text:style-name="Internet_20_link" text:visited-style-name="Visited_20_Internet_20_Link"><text:span text:style-name="T11">https://HisAir.net/news/2015/september-december2015.htm</text:span></text:a><text:span text:style-name="T11"> OR: </text:span><text:a xlink:type="simple" xlink:href="https://Archive.vn/kSWpX" text:style-name="Internet_20_link" text:visited-style-name="Visited_20_Internet_20_Link"><text:span text:style-name="T11">https://Archive.vn/kSWpX</text:span></text:a><text:span text:style-name="T11"> </text:span></text:p>
      <text:p text:style-name="P3"><text:a xlink:type="simple" xlink:href="https://Web.Archive.org/web/20160329043155/https://hisair.net/news/2015/september-december2015.htm" text:style-name="Internet_20_link" text:visited-style-name="Visited_20_Internet_20_Link"><text:span text:style-name="T11">https://Web.Archive.org/web/20160329043155/https://hisair.net/news/2015/september-december2015.htm</text:span></text:a></text:p>
      <text:p text:style-name="P20"><text:soft-page-break/><text:span text:style-name="T11">“Easy” Bible Question:</text:span><text:span text:style-name="T11"> (USE EASY VERSION to show respect for Dr. Rydelnik / staff)</text:span></text:p>
      <text:p text:style-name="P14"/>
      <text:p text:style-name="P17"><text:span text:style-name="T14">BIBLE QUESTION:</text:span><text:span text:style-name="T11"> “Dr. Rydelnik, given that popular teachings on automatic infant salvation are sometimes tragically misinterpreted by troubled individuals looking for a spiritual shortcut, how does the grammatical shift—moving from </text:span><text:span text:style-name="T21">'krima'</text:span><text:span text:style-name="T11"> for final, definitive judgment in Hebrews 6:2 to </text:span><text:span text:style-name="T21">'krisis'</text:span><text:span text:style-name="T11"> for an investigative process in Hebrews 9:27—help pastors better protect vulnerable souls with sound, life-affirming doctrine, while strictly safeguarding personal faith as a Scriptural requirement?”</text:span></text:p>
      <text:p text:style-name="P4"/>
      <text:p text:style-name="P8">If Dr. Rydelnik asks:</text:p>
      <text:p text:style-name="P3"><text:span text:style-name="T14">*** “Why am I asking?” ANSWER:</text:span><text:span text:style-name="T11"> My uncle passed away in still birth, plus I'm pro-life (Google me to see my near win in Schiavo.)</text:span></text:p>
      <text:p text:style-name="P3"><text:span text:style-name="T14">*** “What do you think is correct answer?” ANSWER:</text:span><text:span text:style-name="T11"> [1.] SCRIPTURE REQUIREMENTS: Deceased infants must have faith to be saved, but aren't automatically saved, get a chance in Heb. 9:27 judgment, maybe millennium, uncertain. [2]. PLUS: If all babies are saved &amp; Once Save, Always saved, then all adults are saved, but all adults AREN'T saved, so all babies CAN'T be saved. [3.] MOREOVER: Doctrine of faith is clear: Faith is requirement. [4.] LASTLY: Dr. Rydelnik tried to talk Mildred out of killing her babies, and accepted eternal life is more important and shortcut would be valie if true, but never refuted Mildred's belief in this dangerous false-hope shortcut that killing kids = automatic guaranteed eternal salvation.</text:span></text:p>
      <text:p text:style-name="P4"/>
      <text:p text:style-name="P18">“Hard” Version (*only* if he asks for clarification and gives permission to seek clarification)</text:p>
      <text:p text:style-name="P4"/>
      <text:p text:style-name="P8">**Draft 1: The Unified Screener (Text / Paper / Verbal)**</text:p>
      <text:p text:style-name="P4">"Gordon from Plant City. I’d like to ask Dr. Rydelnik about his January 2016 response to Mildred regarding the Age of Accountability. He acknowledged that if early death guarantees heaven, it creates a logical paradox where early death is preferable. I want to ask if contrasting the original Greek of Hebrews 9:27 (*krisis*—an investigative process) with Hebrews 6:2 (*krima*—final judgment) provides the biblical solution to this loophole by preserving the necessity of personal faith, without resorting to universalism."</text:p>
      <text:p text:style-name="P8">**Draft 2: The Live Microphone Execution**</text:p>
      <text:p text:style-name="P4">"Dr. Rydelnik, in January 2016, you addressed Mildred’s question about the Age of Accountability. She asked if it’s better for infants to die early to guarantee heaven. You rightly acknowledged the terrifying logic, saying on air: *'Logically speaking, the best thing is eternal life, but that would be encouraging, okay everyone, let's abort our children.'* You tried to argue against murder philosophically, but you left the automatic salvation premise intact—a premise other Moody hosts like Dr. Dyer and Dr. Peterman strongly affirm. To definitively close this dangerous loophole scripturally: In Hebrews 6:2, the author uses *krima* to describe final, eternal judgment. But in Hebrews 9:27, the author deliberately switches to *krisis*—an investigative process. Doesn't applying the precise Greek meaning of *krisis* dismantle this fatal shortcut by proving death leads to a just process, not an automatic guarantee, thereby preserving personal faith as the absolute requirement?"</text:p>
      <text:p text:style-name="P8">**Draft 3: The Media / Post-Event Leave-Behind (Excerpt Adjustment)**</text:p>
      <text:p text:style-name="P4">The Broadcast Admission &amp; The "Shortcut" Fallacy: In a recorded January 30, 2016, *Open Line* segment, Dr. Michael Rydelnik addressed a letter from a listener named Mildred asking whether it would be better for children to die before reaching accountability to guarantee their salvation. On air, Dr. Rydelnik explicitly conceded the logical trap. He stated: *"Logically speaking, the best thing in the world is to have eternal life, and so, but that would be encouraging, 'okay everyone, let's abort our children.'"* While Dr. Rydelnik attempted to argue against this conclusion philosophically, he failed to biblically refute the underlying premise of automatic infant salvation. Furthermore, other prominent Moody Radio theologians, such as Dr. Charlie Dyer and Dr. Gerald Peterman, actively affirm this "automatic salvation" guarantee. Documented legal cases—such as Andrea Yates (2001) and Deanna Laney (2003)—prove that mentally ill parents explicitly cite this exact theological logic ("sending them to heaven while innocent") to justify altruistic filicide.</text:p>
      <text:p text:style-name="P4"/>
      <text:p text:style-name="P19">Extra Credit (End Times question if there's time in session 2)</text:p>
      <text:p text:style-name="P4"/>
      <text:p text:style-name="P3"><text:span text:style-name="T14">BIBLE QUESTION:</text:span><text:span text:style-name="T11"> Longtime listener from Plant City via WKES. I'm struggling to understand two things about the pre-tribulation view. First, if there is a publicly announced 7-year peace treaty (Daniel 9:27), wouldn't people be able to count down the exact timeline, destroying the idea of 'imminence'? Second, wouldn't the sudden vanishing of millions of people in a Rapture cause global panic, completely destroying the 'peace and safety' mentioned in 1 Thess 5:3 Thanks for helping me understand!</text:span></text:p>
      <text:p text:style-name="P4"/>
      <text:p text:style-name="P8">If Dr. Rydelnik asks:</text:p>
      <text:p text:style-name="P3"><text:span text:style-name="T14">*** “Why am I asking?” ANSWER:</text:span><text:span text:style-name="T11"> Curious about end times as most are!</text:span></text:p>
      <text:p text:style-name="P3"><text:span text:style-name="T14">*** “What do you think is correct answer?” ANSWER:</text:span><text:span text:style-name="T11"> Can't be pre-trib (peace/safety impossible and no imminence), can't be post-trib (no peace/safety during interim), can only be mid-trib (1ST half is peace/safety, so mid-week = pre-trib), and Matt. 1 taken (Matt 24: 17-18 right after Abomination of Desolation, parallel recap of 24:40-41 taken/left / Luke 17 taken/left) is affectionate “Enoch” rescue (paralambano, Mt. 24:40), not “Noah's flood” swept away in judgment (airo, Mt. 24:39), so rapture must be mid-week, but pre-trib, with “God's wrath” tribulation in 2ND half of Daniel's 70TH week.<text:tab/></text:span><text:span text:style-name="T20">(If possible, apologize for my questions being too difficul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T3Font_0" svg:font-family="T3Font_0" style:font-family-generic="swiss"/>
    <style:font-face style:name="T3Font_1" svg:font-family="T3Font_1" style:font-family-generic="swiss"/>
    <style:font-face style:name="Microsoft YaHei" svg:font-family="'Microsoft YaHei'" style:font-pitch="variable"/>
    <style:font-face style:name="SimSun1" svg:font-family="SimSu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SimSun1" style:font-size-asian="12pt" style:language-asian="zh" style:country-asian="CN" style:font-name-complex="Arial"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Arial"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List_20_Contents" style:display-name="List Contents" style:family="paragraph" style:parent-style-name="Standard" style:class="html">
      <style:paragraph-properties fo:margin-left="0.3937in" fo:margin-right="0in" fo:text-indent="0in" style:auto-text-indent="false"/>
    </style:style>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text:citation-style-name="Footnote_20_Symbol" style:num-format="1" text:start-value="0" text:footnotes-position="page" text:start-numbering-at="document"/>
    <text:notes-configuration text:note-class="endnote" text:citation-style-name="Endnote_20_Symbol" text:master-page-name="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4in" fo:margin-bottom="0.4in" fo:margin-left="0.4in" fo:margin-right="0.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style:page-layout style:name="Mpm2">
      <style:page-layout-properties fo:page-width="8.5in" fo:page-height="11in" style:num-format="1" style:print-orientation="portrait" fo:margin-top="0.3in" fo:margin-bottom="0.3in" fo:margin-left="0.3in" fo:margin-right="0.3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style:page-layout style:name="Mpm3">
      <style:page-layout-properties fo:page-width="8.5in" fo:page-height="11in" style:num-format="1" style:print-orientation="portrait" fo:margin-top="0.7874in" fo:margin-bottom="0.7874in" fo:margin-left="0.7874in" fo:margin-right="0.7874in" style:writing-mode="lr-tb" style:footnote-max-height="0in">
        <style:footnote-sep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style:master-page style:name="Endnote"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GordonWayne Watts</meta:initial-creator>
    <meta:creation-date>2026-04-25T19:45:22</meta:creation-date>
    <dc:creator>GordonWayne Watts</dc:creator>
    <dc:date>2026-09-15T20:23:07.06</dc:date>
    <meta:editing-cycles>180</meta:editing-cycles>
    <meta:editing-duration>PT6H17M35S</meta:editing-duration>
    <meta:generator>OpenOffice/4.1.14$Win32 OpenOffice.org_project/4114m1$Build-9811</meta:generator>
    <meta:document-statistic meta:table-count="0" meta:image-count="0" meta:object-count="0" meta:page-count="2" meta:paragraph-count="52" meta:word-count="1822" meta:character-count="11683"/>
  </office:meta>
</office:document-meta>
</file>