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Arial2" svg:font-family="Arial" style:font-family-generic="swiss"/>
    <style:font-face style:name="T3Font_0" svg:font-family="T3Font_0" style:font-family-generic="swiss"/>
    <style:font-face style:name="T3Font_1" svg:font-family="T3Font_1" style:font-family-generic="swiss"/>
    <style:font-face style:name="Microsoft YaHei" svg:font-family="'Microsoft YaHei'" style:font-pitch="variable"/>
    <style:font-face style:name="SimSun1" svg:font-family="SimSun" style:font-pitch="variable"/>
    <style:font-face style:name="Times New Roman" svg:font-family="'Times New Roman'" style:font-family-generic="roman" style:font-pitch="variable"/>
    <style:font-face style:name="Arial" svg:font-family="Arial" style:font-family-generic="swiss" style:font-pitch="variable"/>
    <style:font-face style:name="Arial1" svg:font-family="Arial" style:font-family-generic="system" style:font-pitch="variable"/>
    <style:font-face style:name="SimSun" svg:font-family="SimSun" style:font-family-generic="system" style:font-pitch="variable"/>
  </office:font-face-decls>
  <office:automatic-styles>
    <style:style style:name="P1" style:family="paragraph" style:parent-style-name="Standard">
      <style:paragraph-properties fo:text-align="justify" style:justify-single-word="false"/>
      <style:text-properties fo:color="#000000" style:font-name="Times New Roman" fo:font-size="10pt" fo:font-style="normal" style:text-underline-style="none" fo:font-weight="normal" fo:background-color="#ffffff" style:font-size-asian="10pt" style:font-style-asian="normal" style:font-weight-asian="normal" style:font-size-complex="10pt" style:font-style-complex="normal" style:font-weight-complex="normal"/>
    </style:style>
    <style:style style:name="P2" style:family="paragraph" style:parent-style-name="Standard">
      <style:paragraph-properties fo:text-align="justify" style:justify-single-word="false">
        <style:tab-stops>
          <style:tab-stop style:position="5.672in"/>
        </style:tab-stops>
      </style:paragraph-properties>
      <style:text-properties fo:color="#000000" style:font-name="Times New Roman" fo:font-size="10pt" fo:font-style="normal" style:text-underline-style="none" fo:font-weight="normal" fo:background-color="#ffffff" style:font-size-asian="10pt" style:font-style-asian="normal" style:font-weight-asian="normal" style:font-size-complex="10pt" style:font-style-complex="normal" style:font-weight-complex="normal"/>
    </style:style>
    <style:style style:name="P3" style:family="paragraph" style:parent-style-name="Standard">
      <style:paragraph-properties fo:text-align="justify" style:justify-single-word="false" style:text-autospace="none"/>
      <style:text-properties fo:color="#000000" style:font-name="Times New Roman" fo:font-size="10pt" fo:font-style="normal" style:text-underline-style="none" fo:font-weight="normal" fo:background-color="#ffffff" style:font-size-asian="10pt" style:font-style-asian="normal" style:font-weight-asian="normal" style:font-size-complex="10pt" style:font-style-complex="normal" style:font-weight-complex="normal"/>
    </style:style>
    <style:style style:name="P4" style:family="paragraph" style:parent-style-name="Standard">
      <style:paragraph-properties fo:text-align="justify" style:justify-single-word="false"/>
      <style:text-properties fo:color="#000000" style:font-name="Times New Roman" fo:font-size="10pt" fo:font-style="normal" style:text-underline-style="none" fo:font-weight="bold" fo:background-color="#ffffff" style:font-size-asian="10pt" style:font-style-asian="normal" style:font-weight-asian="bold" style:font-size-complex="10pt" style:font-style-complex="normal" style:font-weight-complex="bold"/>
    </style:style>
    <style:style style:name="P5" style:family="paragraph" style:parent-style-name="Standard">
      <style:paragraph-properties fo:text-align="justify" style:justify-single-word="false" style:text-autospace="none"/>
      <style:text-properties fo:color="#000000" style:font-name="Times New Roman" fo:font-size="10pt" fo:font-style="normal" style:text-underline-style="none" fo:font-weight="bold" fo:background-color="#ffffff" style:font-size-asian="10pt" style:font-style-asian="normal" style:font-weight-asian="bold" style:font-size-complex="10pt" style:font-style-complex="normal" style:font-weight-complex="bold"/>
    </style:style>
    <style:style style:name="P6" style:family="paragraph" style:parent-style-name="Standard">
      <style:paragraph-properties fo:text-align="justify" style:justify-single-word="false" style:text-autospace="none"/>
      <style:text-properties fo:color="#000000" style:font-name="Times New Roman" fo:font-size="10pt" fo:font-style="normal" style:text-underline-style="none" fo:font-weight="bold" fo:background-color="#ffffff" style:font-name-asian="T3Font_0" style:font-size-asian="10pt" style:font-style-asian="normal" style:font-weight-asian="bold" style:font-name-complex="T3Font_0" style:font-size-complex="10pt" style:font-style-complex="normal" style:font-weight-complex="bold"/>
    </style:style>
    <style:style style:name="P7" style:family="paragraph" style:parent-style-name="Standard">
      <style:paragraph-properties fo:text-align="justify" style:justify-single-word="false"/>
      <style:text-properties fo:color="#000000" style:font-name="Times New Roman" fo:font-size="10pt" fo:font-style="italic" style:text-underline-style="none" fo:font-weight="normal" fo:background-color="#ffffff" style:font-size-asian="10pt" style:font-style-asian="italic" style:font-weight-asian="normal" style:font-size-complex="10pt" style:font-style-complex="italic" style:font-weight-complex="normal"/>
    </style:style>
    <style:style style:name="P8" style:family="paragraph" style:parent-style-name="Standard">
      <style:paragraph-properties fo:text-align="justify" style:justify-single-word="false"/>
      <style:text-properties fo:color="#006600" style:font-name="Times New Roman" fo:font-size="10pt" fo:font-style="italic" style:text-underline-style="none" fo:font-weight="bold" fo:background-color="#ffffff" style:font-size-asian="10pt" style:font-style-asian="italic" style:font-weight-asian="bold" style:font-size-complex="10pt" style:font-style-complex="italic" style:font-weight-complex="bold"/>
    </style:style>
    <style:style style:name="P9" style:family="paragraph" style:parent-style-name="Standard">
      <style:paragraph-properties fo:text-align="justify" style:justify-single-word="false"/>
      <style:text-properties fo:color="#006600" style:font-name="Times New Roman" fo:font-size="10pt" fo:font-style="normal" style:text-underline-style="none" fo:font-weight="bold" fo:background-color="#ffffff" style:font-size-asian="10pt" style:font-style-asian="normal" style:font-weight-asian="bold" style:font-size-complex="10pt" style:font-style-complex="normal" style:font-weight-complex="bold"/>
    </style:style>
    <style:style style:name="P10" style:family="paragraph" style:parent-style-name="Standard">
      <style:paragraph-properties fo:text-align="justify" style:justify-single-word="false" style:text-autospace="none"/>
      <style:text-properties fo:color="#006600" style:font-name="Times New Roman" fo:font-size="10pt" fo:font-style="normal" style:text-underline-style="none" fo:font-weight="bold" fo:background-color="#ffffff" style:font-name-asian="T3Font_0" style:font-size-asian="10pt" style:font-style-asian="normal" style:font-weight-asian="bold" style:font-name-complex="T3Font_0" style:font-size-complex="10pt" style:font-style-complex="normal" style:font-weight-complex="bold"/>
    </style:style>
    <style:style style:name="P11" style:family="paragraph" style:parent-style-name="Standard" style:master-page-name="Standard">
      <style:paragraph-properties fo:text-align="justify" style:justify-single-word="false" style:page-number="auto"/>
      <style:text-properties fo:color="#000000" style:font-name="Times New Roman" fo:font-size="10pt" fo:font-style="normal" style:text-underline-style="solid" style:text-underline-width="auto" style:text-underline-color="font-color" fo:font-weight="bold" fo:background-color="#ffffff" style:font-size-asian="10pt" style:font-style-asian="normal" style:font-weight-asian="bold" style:font-size-complex="10pt" style:font-style-complex="normal" style:font-weight-complex="bold"/>
    </style:style>
    <style:style style:name="T1" style:family="text">
      <style:text-properties fo:color="#3333ff" fo:font-style="italic" fo:font-weight="normal" style:font-style-asian="italic" style:font-weight-asian="normal" style:font-style-complex="italic" style:font-weight-complex="normal"/>
    </style:style>
    <style:style style:name="T2" style:family="text">
      <style:text-properties fo:color="#3333ff" fo:font-weight="normal" style:font-weight-asian="normal" style:font-weight-complex="normal"/>
    </style:style>
    <style:style style:name="T3" style:family="text">
      <style:text-properties fo:color="#ff3333" fo:font-style="italic" style:text-underline-style="solid" style:text-underline-width="auto" style:text-underline-color="font-color" fo:font-weight="bold" fo:background-color="#ffff66" style:font-name-asian="T3Font_1" style:font-style-asian="italic" style:font-weight-asian="bold" style:font-name-complex="T3Font_1" style:font-style-complex="italic" style:font-weight-complex="bold"/>
    </style:style>
    <style:style style:name="T4" style:family="text">
      <style:text-properties fo:color="#ff3333" fo:font-style="italic" style:text-underline-style="solid" style:text-underline-width="auto" style:text-underline-color="font-color" fo:background-color="#ffff00" style:font-style-asian="italic" style:font-style-complex="italic"/>
    </style:style>
    <style:style style:name="T5" style:family="text">
      <style:text-properties fo:color="#800000" fo:font-style="italic" style:font-name-asian="T3Font_1" style:font-style-asian="italic" style:font-name-complex="T3Font_1" style:font-style-complex="italic"/>
    </style:style>
    <style:style style:name="T6" style:family="text">
      <style:text-properties fo:color="#800000" fo:font-style="italic" style:font-style-asian="italic" style:font-style-complex="italic"/>
    </style:style>
    <style:style style:name="T7" style:family="text">
      <style:text-properties fo:color="#000000"/>
    </style:style>
    <style:style style:name="T8" style:family="text">
      <style:text-properties fo:color="#000000" style:font-name-asian="T3Font_1" style:font-name-complex="T3Font_1"/>
    </style:style>
    <style:style style:name="T9" style:family="text">
      <style:text-properties fo:color="#000000" fo:font-weight="normal" style:font-weight-asian="normal" style:font-weight-complex="normal"/>
    </style:style>
    <style:style style:name="T10" style:family="text">
      <style:text-properties fo:color="#000000" fo:font-weight="normal" style:font-name-asian="T3Font_1" style:font-weight-asian="normal" style:font-name-complex="T3Font_1" style:font-weight-complex="normal"/>
    </style:style>
    <style:style style:name="T11" style:family="text">
      <style:text-properties fo:color="#000000" fo:font-style="italic" fo:font-weight="normal" style:font-name-asian="T3Font_1" style:font-style-asian="italic" style:font-weight-asian="normal" style:font-name-complex="T3Font_1" style:font-style-complex="italic" style:font-weight-complex="normal"/>
    </style:style>
    <style:style style:name="T12" style:family="text">
      <style:text-properties style:font-name-asian="T3Font_1" style:font-name-complex="T3Font_1"/>
    </style:style>
    <style:style style:name="T13" style:family="text">
      <style:text-properties style:font-name-asian="T3Font_0" style:font-name-complex="T3Font_0"/>
    </style:style>
    <style:style style:name="T14" style:family="text">
      <style:text-properties fo:font-weight="bold" style:font-weight-asian="bold" style:font-weight-complex="bold"/>
    </style:style>
    <style:style style:name="T15" style:family="text">
      <style:text-properties fo:font-weight="bold" style:font-name-asian="T3Font_1" style:font-weight-asian="bold" style:font-name-complex="T3Font_1" style:font-weight-complex="bold"/>
    </style:style>
    <style:style style:name="T16" style:family="text">
      <style:text-properties style:text-position="super 58%" fo:font-weight="normal" style:font-name-asian="T3Font_1" style:font-weight-asian="normal" style:font-name-complex="T3Font_1" style:font-weight-complex="normal"/>
    </style:style>
    <style:style style:name="T17" style:family="text">
      <style:text-properties fo:font-weight="normal" style:font-weight-asian="normal" style:font-weight-complex="normal"/>
    </style:style>
    <style:style style:name="T18" style:family="text">
      <style:text-properties fo:font-weight="normal" style:font-name-asian="T3Font_1" style:font-weight-asian="normal" style:font-name-complex="T3Font_1" style:font-weight-complex="normal"/>
    </style:style>
    <style:style style:name="T19" style:family="text">
      <style:text-properties fo:font-weight="normal" style:font-name-asian="T3Font_0" style:font-weight-asian="normal" style:font-name-complex="T3Font_0" style:font-weight-complex="normal"/>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1">Transcript / Notes: OPEN LINE LIVE (Moody Radio) – Saturday, 30 January 2016</text:p>
      <text:p text:style-name="P8"><text:tab/><text:tab/><text:tab/><text:span text:style-name="T17">– Transcribed by Gordon Wayne Watts (GordonWatts.com / GordonWayneWatts.com)</text:span></text:p>
      <text:p text:style-name="P1"/>
      <text:p text:style-name="P7"><text:span text:style-name="T14">(Intro)</text:span> OPEN LINE LIVE Producer, Deb Solomon tells host, Dr. Michael Rydelnik, that she's going to be moving on to a new program on MOODY RADIO, which she's started in January (2016), called “Equipped, with Chris Brooks,” and then they take mailbag questions.</text:p>
      <text:p text:style-name="P1"/>
      <text:p text:style-name="P2"><text:span text:style-name="T14">(00:00) DEB SOLOMON (Producer):</text:span> “...Wow, why didn't I know that? I should have known that. So, lots of great things I've learned while I've listened to you, so I'll just have to keep listening.”</text:p>
      <text:p text:style-name="P1"><text:span text:style-name="T14">(00:06) DR. MICHAEL RYDELNIK (Host):</text:span> “Yeah, I hope so. I hope so.”</text:p>
      <text:p text:style-name="P4">(00:07) DEB SOLOMON:<text:span text:style-name="T17"> “And for those who haven't heard, I'm going to be moving off to a new program here at Moody Radio, um, actually, it started in January already. It's called 'Equipped with Chris Brooks', and I'm looking forward to being part of that. So, um, Michael, we have a question from Mildred who wrote in, and she said, 'I've heard the teaching that all babies go to heaven. If this is so, would it [not] be better for all people to just die in infancy and [thus] avoid the possibility of hell? If all babies go to heaven?”</text:span></text:p>
      <text:p text:style-name="P4">(00:37) DR. MICHAEL RYDELNIK:<text:span text:style-name="T17"> “Wow.”</text:span></text:p>
      <text:p text:style-name="P4">(00:38) DEB SOLOMON:<text:span text:style-name="T17"> “I know, that's kind of an interesting perspective on that question.”</text:span></text:p>
      <text:p text:style-name="P9"><text:span text:style-name="T7">(00:41) DR. MICHAEL RYDELNIK:</text:span><text:span text:style-name="T9"> “Yeah. Well, let me just say, ah... We have to think about life the way God thinks of it. And we shouldn't... That's a... That's almost, ah,... It's... It's... It's almost, ah... not, it's... I guess, maybe we would say, Ok, logically speaking, the best thing in the world is to have eternal life, and so,... But, that would be encouraging: 'Ok, everyone, let's abort our children'. Ah...” </text:span><text:span text:style-name="T2">[</text:span><text:span text:style-name="T4">Editor's Note:</text:span><text:span text:style-name="T2"> I agree with Dr. Rydelnik here: Eternal life is superior to temporary life because it is imperishable, offering an everlasting, unseen reality (2 Cor 4:18) “While we look not at the things which are seen, but at the things which are not seen: for the things which are seen </text:span><text:span text:style-name="T1">are</text:span><text:span text:style-name="T2"> temporal; but the things which are not seen </text:span><text:span text:style-name="T1">are</text:span><text:span text:style-name="T2"> eternal.” (2 Cor. 4:18, KJV)]</text:span></text:p>
      <text:p text:style-name="P4">(01:06) DEB SOLOMON:<text:span text:style-name="T17"> “And, we're gonna assume this is a 'philosophical' question for Mildred...”</text:span></text:p>
      <text:p text:style-name="P4"><text:span text:style-name="T12">(01:10) DR. MICHAEL RYDELNIK:</text:span><text:span text:style-name="T18"> “Yeah.”</text:span></text:p>
      <text:p text:style-name="P4"><text:span text:style-name="T12">(01:10) DEB SOLOMON:</text:span><text:span text:style-name="T18"> “...that she's not really trying to do that.”</text:span></text:p>
      <text:p text:style-name="P9"><text:span text:style-name="T8">(01:11) DR. MICHAEL RYDELNIK:</text:span><text:span text:style-name="T10"> “No, no, of course not. But, ah... But we... philosophically speaking, we have to support what God says about life. And what he says is every human life is precious. Ah, and so every human life being precious, uh, we have to protect it. Uh, and so... uh, that's why in... </text:span><text:span text:style-name="T8">every human life has the image of God upon it.</text:span><text:span text:style-name="T10"> That's why Genesis 9 says that murder has to be paid for with capital punishment, ah, because of the image of God. And so we have to protect that human being with the image of God. </text:span><text:span text:style-name="T8">Secondly,</text:span><text:span text:style-name="T10"> we... we have to recognize that the greatest opportunity people have is to have an </text:span><text:span text:style-name="T8">opportunity to believe in Jesus.</text:span><text:span text:style-name="T10"> And so we don't want to short circuit that. </text:span><text:span text:style-name="T8">And then thirdly,</text:span><text:span text:style-name="T10"> ah, God wants us here on earth </text:span><text:span text:style-name="T8">to serve Him</text:span><text:span text:style-name="T10">... He needs... He.. He has commanded us to be His servants. And if we say, 'Oh, the better thing is to go to heaven, so therefore, ah, we're not going to serve Him,' no, He needs people... He wants people </text:span><text:span text:style-name="T11">(I don't think He needs anything),</text:span><text:span text:style-name="T10"> but He wants people to be His servants... So, He has set it up that way. And so, therefore, ah, we have to preserve life, for that reason. So, ah, there are too many reasons for us to protect human life, ah, that philosophically, whether philosophically that makes sense to you or not, that's not what God would want.” </text:span><text:span text:style-name="T5">[Editor's Note: #1. IMAGE OF GOD argument ; #2. – FAITH IN JESUS argument ; #3. – SERVICE TO GOD argument]</text:span></text:p>
      <text:p text:style-name="P9"><text:span text:style-name="T7">(02:39) </text:span><text:span text:style-name="T8">DEB SOLOMON:</text:span><text:span text:style-name="T7"> </text:span><text:span text:style-name="T9">“It's just... </text:span><text:span text:style-name="T7">God's glory.</text:span><text:span text:style-name="T9"> What does He get the glory from? And...” </text:span><text:span text:style-name="T6">[Editor's Note: #4. – GLORY TO GOD argument]</text:span></text:p>
      <text:p text:style-name="P4"><text:span text:style-name="T12">(02:41) DR. RYDELNIK:</text:span><text:span text:style-name="T18"> “Yeah.”</text:span></text:p>
      <text:p text:style-name="P4">(02:41) <text:span text:style-name="T12">DEB SOLOMON:</text:span><text:span text:style-name="T18"> “...</text:span><text:span text:style-name="T17">ultimately, that's our purpose, isn't it?”</text:span></text:p>
      <text:p text:style-name="P10"><text:span text:style-name="T7">(02:43) DR. MICHAEL RYDELNIK:</text:span><text:span text:style-name="T9"> “</text:span><text:span text:style-name="T10">And also, it's so important that people love God and respond to Him, ah, </text:span><text:span text:style-name="T8">with their will. Ah, we're not robots.</text:span><text:span text:style-name="T10"> And, uh, if... if every person just automatically goes to heaven 'cause we're... well, God wants us to make the choice to believe in Him. And so that's what He... He is really giving us the opportunity to do when we live on earth. And so,...” </text:span><text:span text:style-name="T5">[Editor's Note: #5. – “FREE WILL” aka “WE'RE NOT ROBOTS” argument]</text:span></text:p>
      <text:p text:style-name="P6"><text:span text:style-name="T12">(03:06) DEB SOLOMON:</text:span><text:span text:style-name="T18"> “Yes.”</text:span></text:p>
      <text:p text:style-name="P6">(03:07) DR. MICHAEL RYDELNIK:<text:span text:style-name="T17"> “...</text:span><text:span text:style-name="T18">in all those ways I think it gives greater glory to God, ah, to... to preserve life. So,...” </text:span></text:p>
      <text:p text:style-name="P6"><text:span text:style-name="T12">(03:12) DEB SOLOMON:</text:span><text:span text:style-name="T18"> “Good.”</text:span></text:p>
      <text:p text:style-name="P5"><text:span text:style-name="T13">(03:13) DR. MICHAEL RYDELNIK:</text:span><text:span text:style-name="T19"> “</text:span><text:span text:style-name="T18">Uh, VNA, do you have a tweet coming in there?”</text:span></text:p>
      <text:p text:style-name="P5"><text:span text:style-name="T13">(03:16) VNA (Third Voice):</text:span><text:span text:style-name="T19"> “</text:span><text:span text:style-name="T18">It was actually a Facebook message...”</text:span></text:p>
      <text:p text:style-name="P6"><text:span text:style-name="T12">(03:18) DR. MICHAEL RYDELNIK:</text:span><text:span text:style-name="T18"> “Okay?”</text:span></text:p>
      <text:p text:style-name="P5"><text:span text:style-name="T13">(03:19) VNA (Third Voice):</text:span><text:span text:style-name="T19"> “...um... </text:span><text:span text:style-name="T18">and Ashley sent in...I would like a clear understanding of 1</text:span><text:span text:style-name="T16">st</text:span><text:span text:style-name="T18"> </text:span><text:span text:style-name="T17">JOHN 5:6, where it states that Jesus came by the Spirit, Water, and Blood.”</text:span></text:p>
      <text:p text:style-name="P5"><text:span text:style-name="T12">(03:28) DR. MICHAEL RYDELNIK: </text:span><text:span text:style-name="T18">“Hm... well?”</text:span><text:span text:style-name="T12"> (03:29)</text:span></text:p>
      <text:p text:style-name="P3"><text:span text:style-name="T12"/></text:p>
      <text:p text:style-name="P5"><text:span text:style-name="T12">** Evidentiary Sources &amp; Verification: ** [Linked below and archived in The Wayback Machine for redundancy]</text:span></text:p>
      <text:p text:style-name="P3"><text:span text:style-name="T15">Raw Audio (MP3)</text:span><text:span text:style-name="T12"> </text:span><text:a xlink:type="simple" xlink:href="https://GordonWatts.com/Rydelnik-Jan2016.mp3" text:style-name="Internet_20_link" text:visited-style-name="Visited_20_Internet_20_Link"><text:span text:style-name="T12">https://GordonWatts.com/Rydelnik-Jan2016.mp3</text:span></text:a><text:span text:style-name="T12"> OR: </text:span><text:a xlink:type="simple" xlink:href="https://GordonWayneWatts.com/Rydelnik-Jan2016.mp3" text:style-name="Internet_20_link" text:visited-style-name="Visited_20_Internet_20_Link"><text:span text:style-name="T12">https://GordonWayneWatts.com/Rydelnik-Jan2016.mp3</text:span></text:a><text:span text:style-name="T12"> </text:span></text:p>
      <text:p text:style-name="P3"><text:span text:style-name="T15">Full PDF Transcript</text:span><text:span text:style-name="T12"> </text:span><text:a xlink:type="simple" xlink:href="https://GordonWatts.com/Rydelnik-Transcript.pdf" text:style-name="Internet_20_link" text:visited-style-name="Visited_20_Internet_20_Link"><text:span text:style-name="T12">https://GordonWatts.com/Rydelnik-Transcript.pdf</text:span></text:a><text:span text:style-name="T12"> OR: </text:span><text:a xlink:type="simple" xlink:href="https://GordonWayneWatts.com/Rydelnik-Transcript.pdf" text:style-name="Internet_20_link" text:visited-style-name="Visited_20_Internet_20_Link"><text:span text:style-name="T12">https://GordonWayneWatts.com/Rydelnik-Transcript.pdf</text:span></text:a><text:span text:style-name="T12"> </text:span></text:p>
      <text:p text:style-name="P3"><text:span text:style-name="T15">Timeline Verification:</text:span><text:span text:style-name="T12"> In this audio, Producer Deb Solomon announces her move to *Equipped with Chris Brooks*. Industry</text:span></text:p>
      <text:p text:style-name="P3"><text:span text:style-name="T12">records confirm *Equipped* officially launched on Moody Radio on January 4, 2016, verifying this broadcast's date. Rev. Chris Brooks</text:span></text:p>
      <text:p text:style-name="P3"><text:span text:style-name="T12">currently serves on the Moody Bible Institute Board of Trustees alongside Dr. Mike Fabarez and Dr. Paul Nyquist.</text:span></text:p>
      <text:p text:style-name="P3"><text:span text:style-name="T15">LINKS:</text:span><text:span text:style-name="T12"> </text:span><text:a xlink:type="simple" xlink:href="https://MoodyAudio.com/products/ready-be-equipped" text:style-name="Internet_20_link" text:visited-style-name="Visited_20_Internet_20_Link"><text:span text:style-name="T12">https://MoodyAudio.com/products/ready-be-equipped</text:span></text:a><text:span text:style-name="T12"> OR:</text:span><text:a xlink:type="simple" xlink:href="https://Archive.vn/pStgv" text:style-name="Internet_20_link" text:visited-style-name="Visited_20_Internet_20_Link"><text:span text:style-name="T12">https://Archive.vn/pStgv</text:span></text:a><text:span text:style-name="T12"> </text:span></text:p>
      <text:p text:style-name="P3"><text:a xlink:type="simple" xlink:href="https://Web.Archive.org/web/20230304132714/https://moodyaudio.com/products/ready-be-equipped" text:style-name="Internet_20_link" text:visited-style-name="Visited_20_Internet_20_Link"><text:span text:style-name="T12">https://Web.Archive.org/web/20230304132714/https://moodyaudio.com/products/ready-be-equipped</text:span></text:a></text:p>
      <text:p text:style-name="P3"><text:a xlink:type="simple" xlink:href="https://HisAir.net/news/2015/september-december2015.htm" text:style-name="Internet_20_link" text:visited-style-name="Visited_20_Internet_20_Link"><text:span text:style-name="T12">https://HisAir.net/news/2015/september-december2015.htm</text:span></text:a><text:span text:style-name="T12"> OR: </text:span><text:a xlink:type="simple" xlink:href="https://Archive.vn/kSWpX" text:style-name="Internet_20_link" text:visited-style-name="Visited_20_Internet_20_Link"><text:span text:style-name="T12">https://Archive.vn/kSWpX</text:span></text:a><text:span text:style-name="T12"> </text:span></text:p>
      <text:p text:style-name="P3"><text:a xlink:type="simple" xlink:href="https://Web.Archive.org/web/20160329043155/https://hisair.net/news/2015/september-december2015.htm" text:style-name="Internet_20_link" text:visited-style-name="Visited_20_Internet_20_Link"><text:span text:style-name="T12">https://Web.Archive.org/web/20160329043155/https://hisair.net/news/2015/september-december2015.htm</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Arial2" svg:font-family="Arial" style:font-family-generic="swiss"/>
    <style:font-face style:name="T3Font_0" svg:font-family="T3Font_0" style:font-family-generic="swiss"/>
    <style:font-face style:name="T3Font_1" svg:font-family="T3Font_1" style:font-family-generic="swiss"/>
    <style:font-face style:name="Microsoft YaHei" svg:font-family="'Microsoft YaHei'" style:font-pitch="variable"/>
    <style:font-face style:name="SimSun1" svg:font-family="SimSun" style:font-pitch="variable"/>
    <style:font-face style:name="Times New Roman" svg:font-family="'Times New Roman'" style:font-family-generic="roman" style:font-pitch="variable"/>
    <style:font-face style:name="Arial" svg:font-family="Arial" style:font-family-generic="swiss" style:font-pitch="variable"/>
    <style:font-face style:name="Arial1" svg:font-family="Arial"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style:font-name="Times New Roman" fo:font-size="12pt" fo:language="en" fo:country="US" style:font-name-asian="SimSun" style:font-size-asian="12pt" style:language-asian="zh" style:country-asian="CN" style:font-name-complex="Arial1"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text-autospace="ideograph-alpha" style:punctuation-wrap="hanging" style:line-break="strict" style:writing-mode="lr-tb"/>
      <style:text-properties style:use-window-font-color="true" style:font-name="Times New Roman" fo:font-size="12pt" fo:language="en" fo:country="US" style:letter-kerning="true" style:font-name-asian="SimSun1" style:font-size-asian="12pt" style:language-asian="zh" style:country-asian="CN" style:font-name-complex="Arial" style:font-size-complex="12pt" style:language-complex="hi" style:country-complex="IN" fo:hyphenate="false" fo:hyphenation-remain-char-count="2" fo:hyphenation-push-char-count="2"/>
    </style:style>
    <style:style style:name="Heading" style:family="paragraph" style:parent-style-name="Standard" style:next-style-name="Text_20_body" style:class="text">
      <style:paragraph-properties fo:margin-top="0.1665in" fo:margin-bottom="0.0835in" fo:keep-with-next="always"/>
      <style:text-properties style:font-name="Arial" fo:font-size="14pt" style:font-name-asian="Microsoft YaHei" style:font-size-asian="14pt" style:font-name-complex="Arial" style:font-size-complex="14pt"/>
    </style:style>
    <style:style style:name="Text_20_body" style:display-name="Text body" style:family="paragraph" style:parent-style-name="Standard" style:class="text">
      <style:paragraph-properties fo:margin-top="0in" fo:margin-bottom="0.0835in"/>
    </style:style>
    <style:style style:name="List" style:family="paragraph" style:parent-style-name="Text_20_body" style:class="list">
      <style:text-properties style:font-name-complex="Arial2"/>
    </style:style>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name-complex="Arial2" style:font-size-complex="12pt" style:font-style-complex="italic"/>
    </style:style>
    <style:style style:name="Index" style:family="paragraph" style:parent-style-name="Standard" style:class="index">
      <style:paragraph-properties text:number-lines="false" text:line-number="0"/>
      <style:text-properties style:font-name-complex="Arial2"/>
    </style:style>
    <style:style style:name="List_20_Contents" style:display-name="List Contents" style:family="paragraph" style:parent-style-name="Standard" style:class="html">
      <style:paragraph-properties fo:margin-left="0.3937in" fo:margin-right="0in" fo:text-indent="0in" style:auto-text-indent="false"/>
    </style:style>
    <style:style style:name="Footnote_20_Symbol" style:display-name="Footnote Symbol" style:family="text"/>
    <style:style style:name="Endnote_20_Symbol" style:display-name="Endnote Symbol" style:family="text"/>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language-complex="zxx" style:country-complex="none"/>
    </style:style>
    <style:style style:name="Frame" style:family="graphic">
      <style:graphic-properties text:anchor-type="paragraph" svg:x="0in" svg:y="0in"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in" svg:y="0in" style:wrap="none" style:vertical-pos="top" style:vertical-rel="paragraph" style:horizontal-pos="center" style:horizontal-rel="paragraph"/>
    </style:style>
    <style:style style:name="OLE" style:family="graphic">
      <style:graphic-properties text:anchor-type="paragraph" svg:x="0in" svg:y="0in"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text:citation-style-name="Footnote_20_Symbol" style:num-format="1" text:start-value="0" text:footnotes-position="page" text:start-numbering-at="document"/>
    <text:notes-configuration text:note-class="endnote" text:citation-style-name="Endnote_20_Symbol" text:master-page-name="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0.4in" fo:margin-bottom="0.4in" fo:margin-left="0.4in" fo:margin-right="0.4in" style:writing-mode="lr-tb" style:layout-grid-color="#c0c0c0" style:layout-grid-lines="20" style:layout-grid-base-height="0.278in" style:layout-grid-ruby-height="0.139in" style:layout-grid-mode="none" style:layout-grid-ruby-below="false" style:layout-grid-print="false" style:layout-grid-display="false" style:layout-grid-base-width="0.278in" style:layout-grid-snap-to-characters="true" style:footnote-max-height="0in">
        <style:footnote-sep style:width="0.0071in" style:distance-before-sep="0.0398in" style:distance-after-sep="0.0398in" style:adjustment="left" style:rel-width="25%" style:color="#000000"/>
      </style:page-layout-properties>
      <style:header-style/>
      <style:footer-style/>
    </style:page-layout>
    <style:page-layout style:name="Mpm2">
      <style:page-layout-properties fo:page-width="8.5in" fo:page-height="11in" style:num-format="1" style:print-orientation="portrait" fo:margin-top="0.3in" fo:margin-bottom="0.3in" fo:margin-left="0.3in" fo:margin-right="0.3in" style:writing-mode="lr-tb" style:layout-grid-color="#c0c0c0" style:layout-grid-lines="20" style:layout-grid-base-height="0.278in" style:layout-grid-ruby-height="0.139in" style:layout-grid-mode="none" style:layout-grid-ruby-below="false" style:layout-grid-print="false" style:layout-grid-display="false" style:layout-grid-base-width="0.278in" style:layout-grid-snap-to-characters="true" style:footnote-max-height="0in">
        <style:footnote-sep style:width="0.0071in" style:distance-before-sep="0.0398in" style:distance-after-sep="0.0398in" style:adjustment="left" style:rel-width="25%" style:color="#000000"/>
      </style:page-layout-properties>
      <style:header-style/>
      <style:footer-style/>
    </style:page-layout>
    <style:page-layout style:name="Mpm3">
      <style:page-layout-properties fo:page-width="8.5in" fo:page-height="11in" style:num-format="1" style:print-orientation="portrait" fo:margin-top="0.7874in" fo:margin-bottom="0.7874in" fo:margin-left="0.7874in" fo:margin-right="0.7874in" style:writing-mode="lr-tb" style:footnote-max-height="0in">
        <style:footnote-sep style:adjustment="left" style:rel-width="25%" style:color="#000000"/>
      </style:page-layout-properties>
      <style:header-style/>
      <style:footer-style/>
    </style:page-layout>
  </office:automatic-styles>
  <office:master-styles>
    <style:master-page style:name="Standard" style:page-layout-name="Mpm1"/>
    <style:master-page style:name="First_20_Page" style:display-name="First Page" style:page-layout-name="Mpm2" style:next-style-name="Standard"/>
    <style:master-page style:name="Endnote"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GordonWayne Watts</meta:initial-creator>
    <meta:creation-date>2026-04-25T19:45:22</meta:creation-date>
    <dc:creator>Gordon Wayne Watts</dc:creator>
    <dc:date>2026-09-04T10:55:37.62</dc:date>
    <meta:editing-cycles>155</meta:editing-cycles>
    <meta:editing-duration>PT5H42M40S</meta:editing-duration>
    <meta:generator>OpenOffice/4.1.14$Win32 OpenOffice.org_project/4114m1$Build-9811</meta:generator>
    <meta:document-statistic meta:table-count="0" meta:image-count="0" meta:object-count="0" meta:page-count="1" meta:paragraph-count="35" meta:word-count="972" meta:character-count="6089"/>
  </office:meta>
</office:document-meta>
</file>